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 fo:margin-bottom="0in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 fo:margin-bottom="0in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86" style:family="table-row">
      <style:table-row-properties style:min-row-height="0.320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0" style:family="table-row">
      <style:table-row-properties style:min-row-height="0.320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7" style:family="table-row">
      <style:table-row-properties style:min-row-height="0.320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14" style:family="table-row">
      <style:table-row-properties style:min-row-height="0.3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1" style:family="table-row">
      <style:table-row-properties style:min-row-height="0.320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8" style:family="table-row">
      <style:table-row-properties style:min-row-height="0.320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ny" style:family="paragraph">
      <style:paragraph-properties fo:text-align="end" fo:margin-bottom="0in" fo:line-height="100%"/>
      <style:text-properties style:font-name="Arial" style:font-name-complex="Arial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133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MENTORING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J 2026<text:s/></text:p>
      <text:p text:style-name="P25">Trener: Edyta Franków<text:s/><text:line-break/>Mentoring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Chamerski Słąwomir<text:s/></text:p>
          </table:table-cell>
          <table:table-cell table:style-name="TableCell42">
            <text:p text:style-name="P43">3.05.2026 (8-12) 4h<text:s/>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Czernik Krzysztof</text:p>
          </table:table-cell>
          <table:table-cell table:style-name="TableCell49">
            <text:p text:style-name="P50">3.05.2026 (12-16) 4h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Droszczak Beata</text:p>
          </table:table-cell>
          <table:table-cell table:style-name="TableCell56">
            <text:p text:style-name="P57">3.05.2026 (16-20) 4h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Gawroński Paweł<text:s/></text:p>
          </table:table-cell>
          <table:table-cell table:style-name="TableCell63">
            <text:p text:style-name="P64">5.05.2026 (16-20) 4h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Gołębiowska Beata</text:p>
          </table:table-cell>
          <table:table-cell table:style-name="TableCell70">
            <text:p text:style-name="P71">7.05.2026 (16-20) 4h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Kadej Jarosław</text:p>
          </table:table-cell>
          <table:table-cell table:style-name="TableCell77">
            <text:p text:style-name="P78">8.05.2026 (16-20) 4h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Kozłowski Kacper</text:p>
          </table:table-cell>
          <table:table-cell table:style-name="TableCell84">
            <text:p text:style-name="P85">9.05.2026 (10-14) 4h<text:s/>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Lutowska Kazimiera</text:p>
          </table:table-cell>
          <table:table-cell table:style-name="TableCell91">
            <text:p text:style-name="P92">9.05.2026 (14-18) 4h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Pierwieniecka Ewa</text:p>
          </table:table-cell>
          <table:table-cell table:style-name="TableCell98">
            <text:p text:style-name="P99">10.05.2026 (13-17) 4h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Siejo Jolanta</text:p>
          </table:table-cell>
          <table:table-cell table:style-name="TableCell105">
            <text:p text:style-name="P106">12.05.2026 (17-21) 4h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Strugalski Gotfryd</text:p>
          </table:table-cell>
          <table:table-cell table:style-name="TableCell112">
            <text:p text:style-name="P113">14.05.2026 (16-20) 4h<text:s/>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table-cell table:style-name="TableCell117">
            <text:p text:style-name="P118">Szafoni Wioletta</text:p>
          </table:table-cell>
          <table:table-cell table:style-name="TableCell119">
            <text:p text:style-name="P120">15.05.2026 (16-20) 4h<text:s/></text:p>
          </table:table-cell>
        </table:table-row>
        <table:table-row table:style-name="TableRow121">
          <table:table-cell table:style-name="TableCell122">
            <text:list text:style-name="LFO1" text:continue-numbering="true">
              <text:list-item>
                <text:p text:style-name="P123"/>
              </text:list-item>
            </text:list>
          </table:table-cell>
          <table:table-cell table:style-name="TableCell124">
            <text:p text:style-name="P125">Szawracka Jowita</text:p>
          </table:table-cell>
          <table:table-cell table:style-name="TableCell126">
            <text:p text:style-name="P127">16..05.2026 (15-19) 4h</text:p>
          </table:table-cell>
        </table:table-row>
        <table:table-row table:style-name="TableRow128">
          <table:table-cell table:style-name="TableCell129" table:number-columns-spanned="2">
            <text:p text:style-name="P130">suma</text:p>
          </table:table-cell>
          <table:covered-table-cell/>
          <table:table-cell table:style-name="TableCell131">
            <text:p text:style-name="P132">52h</text:p>
          </table:table-cell>
        </table:table-row>
      </table:table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9-04T14:20:00Z</meta:creation-date>
    <dc:date>2026-09-04T14:34:00Z</dc:date>
    <meta:template xlink:href="Normal" xlink:type="simple"/>
    <meta:editing-cycles>3</meta:editing-cycles>
    <meta:editing-duration>PT420S</meta:editing-duration>
    <meta:document-statistic meta:page-count="1" meta:paragraph-count="1" meta:word-count="112" meta:character-count="788" meta:row-count="5" meta:non-whitespace-character-count="677"/>
  </office:meta>
</office:document-meta>
</file>